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4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4.00pt" fo:font-weight="bold" fo:font-family="'Liberation Serif'" style:font-family-asian="'Liberation Serif'" style:font-family-complex="'Liberation Serif'" fo:background-color="transparent" style:use-window-font-color="true"/>
    </style:style>
    <style:style style:name="T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4.00pt" fo:font-weight="bold" fo:font-family="'Liberation Serif'" style:font-family-asian="'Liberation Serif'" style:font-family-complex="'Liberation Serif'" fo:background-color="transparent" style:use-window-font-color="true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draw:frame text:anchor-type="as-char" svg:width="79.38mm" svg:height="51.33mm" style:rel-width="scale" style:rel-height="scale"><draw:object-ole xlink:href="OleObj1"/><draw:image xlink:href="ObjectReplacements/OleObj1"/></draw:frame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2"><text:span text:style-name="T2">MENÚ 1 POR 10€</text:span></text:p>
      <text:p text:style-name="P3"><text:span text:style-name="T3"/></text:p>
      <text:p text:style-name="P3"><text:span text:style-name="T4">PRIMER PLATO (A ELEGIR):</text:span></text:p>
      <text:p text:style-name="P3"><text:span text:style-name="T5"/></text:p>
      <text:p text:style-name="P3"><text:span text:style-name="T6">- Ensalada</text:span></text:p>
      <text:p text:style-name="P3"><text:span text:style-name="T6">- Plat de cuchara ( lentejas, cremas, sopa, caldo… (según el día)</text:span></text:p>
      <text:p text:style-name="P3"><text:span text:style-name="T7"/></text:p>
      <text:p text:style-name="P3"><text:span text:style-name="T8">SEGUNDO PLATO (A ELEGIR):</text:span></text:p>
      <text:p text:style-name="P3"><text:span text:style-name="T9"/></text:p>
      <text:p text:style-name="P3"><text:span text:style-name="T10">- Sartén de huevos con jamón.</text:span></text:p>
      <text:p text:style-name="P3"><text:span text:style-name="T10">- Sartén de huevos con chorizo.</text:span></text:p>
      <text:p text:style-name="P3"><text:span text:style-name="T10">- Sartén de pescado (según el día).</text:span></text:p>
      <text:p text:style-name="P3"><text:span text:style-name="T10"/></text:p>
      <text:p text:style-name="P3"><text:span text:style-name="T10">Pan</text:span></text:p>
      <text:p text:style-name="P3"><text:span text:style-name="T10">Postre o café</text:span></text:p>
      <text:p text:style-name="P3"><text:span text:style-name="T11"/></text:p>
      <text:p text:style-name="P3"><text:span text:style-name="T11"/></text:p>
      <text:p text:style-name="P3"><text:span text:style-name="T12">Bebida: Agua o Vino de la casa</text:span></text:p>
      <text:p text:style-name="P3"><text:span text:style-name="T13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